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5D000001066A18412C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Segoe UI" svg:font-family="'Segoe UI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 style:master-page-name="Standard">
      <style:table-properties style:width="25.746cm" fo:margin-left="-0.191cm" fo:margin-top="0cm" fo:margin-bottom="0cm" style:page-number="auto" table:align="left" style:writing-mode="lr-tb"/>
    </style:style>
    <style:style style:name="Table1.A" style:family="table-column">
      <style:table-column-properties style:column-width="25.746cm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fo:padding-left="0.191cm" fo:padding-right="0.191cm" fo:padding-top="0cm" fo:padding-bottom="0cm" fo:border="0.018cm solid #00000a"/>
    </style:style>
    <style:style style:name="Table1.3" style:family="table-row">
      <style:table-row-properties style:min-row-height="8.289cm" style:keep-together="true" fo:keep-together="auto"/>
    </style:style>
    <style:style style:name="P1" style:family="paragraph" style:parent-style-name="Standard">
      <style:paragraph-properties fo:margin-top="0cm" fo:margin-bottom="0cm" fo:line-height="100%" fo:text-align="center" style:justify-single-word="false"/>
      <style:text-properties fo:font-size="18pt" fo:font-weight="bold" style:font-size-asian="18pt" style:font-weight-asian="bold" style:font-size-complex="18pt"/>
    </style:style>
    <style:style style:name="P2" style:family="paragraph" style:parent-style-name="Standard">
      <style:paragraph-properties fo:margin-top="0cm" fo:margin-bottom="0cm" fo:line-height="100%" fo:text-align="center" style:justify-single-word="false"/>
    </style:style>
    <style:style style:name="P3" style:family="paragraph" style:parent-style-name="Standard">
      <style:paragraph-properties fo:margin-top="0cm" fo:margin-bottom="0cm" fo:line-height="100%" fo:text-align="center" style:justify-single-word="false"/>
      <style:text-properties fo:font-size="16pt" style:font-size-asian="16pt" style:font-size-complex="16pt"/>
    </style:style>
    <style:style style:name="P4" style:family="paragraph">
      <style:paragraph-properties fo:text-align="center"/>
      <style:text-properties fo:font-size="18pt"/>
    </style:style>
    <style:style style:name="T1" style:family="text">
      <style:text-properties fo:font-size="26pt" fo:font-weight="bold" style:font-size-asian="26pt" style:font-weight-asian="bold" style:font-size-complex="26pt"/>
    </style:style>
    <style:style style:name="T2" style:family="text">
      <style:text-properties fo:color="#000000" fo:font-size="22pt" fo:font-weight="bold" style:font-size-asian="22pt" style:font-weight-asian="bold" style:font-size-complex="22pt"/>
    </style:style>
    <style:style style:name="T3" style:family="text">
      <style:text-properties fo:font-size="18pt" fo:font-weight="bold" style:font-size-asian="18pt" style:font-weight-asian="bold" style:font-size-complex="18pt"/>
    </style:style>
    <style:style style:name="T4" style:family="text">
      <style:text-properties fo:font-size="36pt" style:font-size-asian="36pt"/>
    </style:style>
    <style:style style:name="T5" style:family="text">
      <style:text-properties fo:font-size="16pt" style:font-size-asian="16pt" style:font-size-complex="16pt"/>
    </style:style>
    <style:style style:name="T6" style:family="text">
      <style:text-properties fo:font-size="16pt" style:text-underline-style="solid" style:text-underline-width="auto" style:text-underline-color="font-color" fo:font-weight="bold" style:font-size-asian="16pt" style:font-weight-asian="bold" style:font-size-complex="16pt"/>
    </style:style>
    <style:style style:name="T7" style:family="text">
      <style:text-properties fo:color="#ff0000" fo:font-size="16pt" style:font-size-asian="16pt" style:font-size-complex="16pt"/>
    </style:style>
    <style:style style:name="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Picture 3" draw:style-name="gr1" draw:text-style-name="P4" svg:width="6.063cm" svg:height="4.553cm" draw:transform="rotate (3.1415926535892) translate (6.06425cm 4.55259722222222cm)">
        <draw:image xlink:href="Pictures/100000000000015D000001066A18412C.jpg" xlink:type="simple" xlink:show="embed" xlink:actuate="onLoad">
          <text:p/>
        </draw:image>
      </draw:frame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"><text:span text:style-name="T1">Dyrektor</text:span></text:p>
            <text:p text:style-name="P2"><text:span text:style-name="T2">Szkoły Podstawowej im. Kardynała Stefana Wyszyńskiego w Siedlinie</text:span></text:p>
            <text:p text:style-name="P2"><text:span text:style-name="T3">Siedlin, ul. Jana Pawła II 12</text:span><draw:frame draw:style-name="fr1" text:anchor-type="char" svg:x="19.459cm" svg:y="0.042cm" svg:width="6.062cm" svg:height="4.553cm" draw:z-index="1"><draw:image xlink:href="Pictures/100000000000015D000001066A18412C.jpg" xlink:type="simple" xlink:show="embed" xlink:actuate="onLoad"/><draw:contour-polygon svg:width="6.011cm" svg:height="4.515cm" svg:viewBox="0 0 6011 4515" draw:points="6064,4567 6064,52 53,52 53,4567" draw:recreate-on-edit="false"/></draw:frame></text:p>
            <text:p text:style-name="P2"><text:span text:style-name="T3">09 – 100 Płońsk, tel. 0-23 662 – 31-48</text:span></text:p>
            <text:p text:style-name="P1"/>
            <text:p text:style-name="P2"/>
          </table:table-cell>
        </table:table-row>
        <table:table-row table:style-name="Table1.1">
          <table:table-cell table:style-name="Table1.A1" office:value-type="string">
            <text:p text:style-name="P2"><text:span text:style-name="T4">ZAKUPI</text:span></text:p>
          </table:table-cell>
        </table:table-row>
        <table:table-row table:style-name="Table1.3">
          <table:table-cell table:style-name="Table1.A1" office:value-type="string">
            <text:p text:style-name="P3"/>
            <text:p text:style-name="P2"><text:span text:style-name="T5">słomę suchą sprasowaną pszenną lub żytnią dla potrzeb kotłowni szkolnej w sezonie grzewczym 2025/2026.</text:span></text:p>
            <text:p text:style-name="P2"><text:span text:style-name="T5">Oferty prosimy składać w formie pisemnej do sekretariatu Szkoły Podstawowej w Siedlinie</text:span></text:p>
            <text:p text:style-name="P2"><text:span text:style-name="T6">do dnia 30 września 2026 r</text:span><text:span text:style-name="T5">.</text:span></text:p>
            <text:p text:style-name="P2"><text:span text:style-name="T5">Formularz oferty do pobrania na stronie szkoły </text:span><text:a xlink:type="simple" xlink:href="http://www.spsiedlin.pl" text:style-name="Internet_20_link" text:visited-style-name="Visited_20_Internet_20_Link"><text:span text:style-name="T7">www.spsiedlin.pl</text:span></text:a><text:span text:style-name="T5"> lub w sekretariacie szkoły.</text:span></text:p>
            <text:p text:style-name="P2"><text:span text:style-name="T5">Dariusz Urbański</text:span></text:p>
            <text:p text:style-name="P2"><text:span text:style-name="T5">Dyrektor szkoły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Segoe UI" svg:font-family="'Segoe UI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l" fo:country="PL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pl" fo:country="PL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.353cm" fo:line-height="115%"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Segoe UI" fo:font-size="9pt" style:font-size-asian="9pt" style:font-name-complex="Segoe UI1" style:font-size-complex="9pt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Tekst_20_dymka_20_Znak" style:display-name="Tekst dymka Znak" style:family="text" style:parent-style-name="Default_20_Paragraph_20_Font">
      <style:text-properties style:font-name="Segoe UI" fo:font-size="9pt" style:font-size-asian="9pt" style:font-name-complex="Segoe UI1" style:font-size-complex="9p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501cm" fo:margin-bottom="1.251cm" fo:margin-left="2.499cm" fo:margin-right="2.499cm" style:writing-mode="lr-tb" style:layout-grid-color="#c0c0c0" style:layout-grid-lines="2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</meta:initial-creator>
    <dc:creator>User</dc:creator>
    <meta:editing-cycles>3</meta:editing-cycles>
    <meta:print-date>2023-09-19T10:33:00</meta:print-date>
    <meta:creation-date>2025-09-30T10:43:00</meta:creation-date>
    <dc:date>2026-09-10T11:09:00</dc:date>
    <meta:editing-duration>PT2S</meta:editing-duration>
    <meta:generator>OpenOffice/4.1.3$Win32 OpenOffice.org_project/413m1$Build-9783</meta:generator>
    <meta:document-statistic meta:table-count="1" meta:image-count="1" meta:object-count="0" meta:page-count="1" meta:paragraph-count="11" meta:word-count="73" meta:character-count="484"/>
    <meta:user-defined meta:name="AppVersion">16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